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tent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Header_20_right">
      <style:text-properties style:text-rotation-angle="270" style:text-rotation-scale="line-height"/>
    </style:style>
    <style:style style:name="P2" style:family="paragraph" style:parent-style-name="Footer_20_left">
      <style:text-properties officeooo:rsid="005ffed0" officeooo:paragraph-rsid="005ffed0"/>
    </style:style>
    <style:style style:name="P3" style:family="paragraph" style:parent-style-name="Гриф_5f_Экземпляр">
      <style:text-properties officeooo:paragraph-rsid="007cf328"/>
    </style:style>
    <style:style style:name="P4" style:family="paragraph" style:parent-style-name="Гриф_5f_Экземпляр">
      <style:text-properties officeooo:rsid="005d3465" officeooo:paragraph-rsid="007cf328"/>
    </style:style>
    <style:style style:name="P5" style:family="paragraph" style:parent-style-name="Standard">
      <style:text-properties fo:font-size="2pt" officeooo:paragraph-rsid="007cf328" style:font-size-asian="1.75pt" style:font-size-complex="2pt"/>
    </style:style>
    <style:style style:name="P6" style:family="paragraph" style:parent-style-name="First_20_line_20_indent">
      <style:text-properties officeooo:paragraph-rsid="0077fdf3"/>
    </style:style>
    <style:style style:name="P7" style:family="paragraph" style:parent-style-name="First_20_line_20_indent" style:master-page-name="First_20_Page">
      <style:paragraph-properties style:page-number="auto"/>
      <style:text-properties fo:font-size="22pt" fo:font-weight="bold" officeooo:paragraph-rsid="0083f14f" style:font-size-asian="22pt" style:font-weight-asian="bold" style:font-size-complex="22pt" style:font-weight-complex="bold"/>
    </style:style>
    <style:style style:name="P8" style:family="paragraph" style:parent-style-name="Footer_20_left" style:master-page-name="Обратная_20_сторона">
      <style:paragraph-properties style:page-number="auto"/>
    </style:style>
    <style:style style:name="T1" style:family="text">
      <style:text-properties officeooo:rsid="005ffed0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Как из дошкольника сделать спортсмена: <text:s text:c="6"/>руководство для родителей.</text:p>
      <text:p text:style-name="P6"/>
      <text:p text:style-name="P6">Воспитание будущего чемпиона начинается не с рекордов, а с любви к движению. В возрасте 3–6 лет закладывается фундамент физического здоровья и психологического отношения к спорту на всю жизнь. Главная задача родителя — не вырастить олимпийского медалиста к десяти годам, а привить ребёнку привычку быть активным, научить его справляться с трудностями и получать удовольствие от процесса.</text:p>
      <text:p text:style-name="P6"/>
      <text:p text:style-name="P6">Фундамент успеха: психология, а не физика</text:p>
      <text:p text:style-name="P6"/>
      <text:p text:style-name="P6">До 7–8 лет физиологические системы ребёнка (сердечно-сосудистая, костная, мышечная) ещё незрелы. Поэтому форсирование результатов опасно. Основной фокус должен быть на психоэмоциональном развитии через игру.</text:p>
      <text:p text:style-name="P6"/>
      <text:p text:style-name="P6">1. Игра — главный метод. Тренировка для дошкольника должна выглядеть как увлекательное приключение. Прыжки в «классики» развивают координацию лучше, чем монотонные упражнения со скакалкой. Игра в «догонялки» тренирует скорость и выносливость эффективнее бега по кругу. Используйте мячи, обручи, конусы, придумывайте сюжеты («переправляемся через лаву», «собираем сокровища»).</text:p>
      <text:p text:style-name="P6">2. Свобода выбора. Не пытайтесь реализовать свои несбывшиеся мечты за счёт ребёнка. Ваша задача — показать разнообразие. Сегодня это бассейн, завтра — футбольная секция, послезавтра — танцы. Позвольте ему самому выбрать то, что зажигает искру в глазах. Навязанное занятие вызовет только отторжение.</text:p>
      <text:p text:style-name="P6">3. Право на ошибку и проигрыш. Спорт учит стойкости. Объясните ребёнку, что проигрывать — нормально. Важно не кто пришёл первым, а то, что ты старался, стал немного быстрее или сильнее, чем вчера. Хвалите за усилие, а не за результат. Фраза «Я видел, как ты очень старался!» работает лучше, чем «Ты лучший!».</text:p>
      <text:p text:style-name="P6">4. Личный пример. Если выходные семья проводит на диване с планшетом, убедить ребёнка в пользе спорта будет сложно. Совместные велопрогулки, катание на лыжах зимой, походы в бассейн по выходным — лучшая мотивация.</text:p>
      <text:p text:style-name="P6"/>
      <text:p text:style-name="P6">Практический этап: от активности к секции</text:p>
      <text:p text:style-name="P6"/>
      <text:p text:style-name="P6">Когда ребёнок готов к более структурированным занятиям, важно подойти к выбору секции разумно.</text:p>
      <text:p text:style-name="P6"/>
      <text:p text:style-name="P6">Когда начинать?</text:p>
      <text:p text:style-name="P6"/>
      <text:p text:style-name="P6">Оптимальный возраст для старта в большинстве видов спорта — 4–5 лет. В этом возрасте у ребёнка уже достаточно развиты координация, внимание и способность слушать тренера. Плаванием можно заниматься с грудного возраста, а вот в хоккей или спортивную гимнастику раньше 4–5 лет идти не стоит из-за <text:soft-page-break/>высоких нагрузок.</text:p>
      <text:p text:style-name="P6"/>
      <text:p text:style-name="P6">Какой вид спорта выбрать?</text:p>
      <text:p text:style-name="P6"/>
      <text:p text:style-name="P6">Ориентируйтесь на темперамент и физические данные ребёнка:</text:p>
      <text:p text:style-name="P6"/>
      <text:p text:style-name="P6">- Активный, подвижный непоседа: футбол, хоккей, единоборства помогут направить энергию в мирное русло.</text:p>
      <text:p text:style-name="P6">- Гибкий и пластичный: спортивная или художественная гимнастика, акробатика, фигурное катание.</text:p>
      <text:p text:style-name="P6">- Любящий воду: плавание — один из самых гармоничных видов спорта, который развивает все группы мышц и практически не имеет противопоказаний.</text:p>
      <text:p text:style-name="P6">- Спокойный и сосредоточенный: стрельба из лука, шахматы (которые также являются спортом), конный спорт.</text:p>
      <text:p text:style-name="P6"/>
      <text:p text:style-name="P6">Индивидуальные виды спорта (теннис, плавание, единоборства) учат личной ответственности, а командные (футбол, баскетбол, волейбол) — взаимодействию и работе в коллективе.</text:p>
      <text:p text:style-name="P6"/>
      <text:p text:style-name="P6">Роль тренера и родителей</text:p>
      <text:p text:style-name="P6"/>
      <text:p text:style-name="P6">Для дошкольника тренер становится одним из главных авторитетов. Обратите внимание не столько на регалии наставника, сколько на его умение общаться с детьми. Хороший детский тренер — это педагог и психолог, а не суровый сержант.</text:p>
      <text:p text:style-name="P6"/>
      <text:p text:style-name="P6">Ваша роль как родителя меняется:</text:p>
      <text:p text:style-name="P6"/>
      <text:p text:style-name="P6">- вы обеспечиваете экипировку и вовремя приводите на тренировки;</text:p>
      <text:p text:style-name="P6">- вы поддерживаете и подбадриваете после занятий;</text:p>
      <text:p text:style-name="P6">- вы не кричите советы с трибун во время тренировки или соревнований. Это сбивает ребёнка и подрывает авторитет тренера. Все вопросы обсуждаются с тренером лично, без присутствия ребёнка.</text:p>
      <text:p text:style-name="P6"/>
      <text:p text:style-name="P6">Главное — здоровье, а не медали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1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text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text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text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1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14T13:01:27.990808468</meta:creation-date>
    <dc:title>Default</dc:title>
    <meta:editing-cycles>2</meta:editing-cycles>
    <meta:editing-duration>PT51S</meta:editing-duration>
    <meta:generator>LibreOffice/7.6.7.2$Linux_X86_64 LibreOffice_project/60$Build-2</meta:generator>
    <dc:date>2026-09-14T13:02:46.583770748</dc:date>
    <meta:document-statistic meta:table-count="1" meta:image-count="0" meta:object-count="0" meta:page-count="2" meta:paragraph-count="36" meta:word-count="530" meta:character-count="3757" meta:non-whitespace-character-count="3249"/>
  </office:meta>
</office:document-meta>
</file>